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roman" svg:panose-1="2 11 2 0 0 0 0 0 0 0"/>
    <style:font-face style:name="Arial" svg:font-family="Arial" style:font-family-generic="swiss" style:font-pitch="variable" svg:panose-1="2 11 6 4 2 2 2 2 2 4"/>
    <style:font-face style:name="華康粗明體" svg:font-family="華康粗明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DFKai-SB" svg:font-family="DFKai-SB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text-align="center"/>
    </style:style>
    <style:style style:name="T4" style:parent-style-name="Standaardalinea-lettertype" style:family="text">
      <style:text-properties style:font-name-asian="DFKai-SB" style:font-name-complex="Arial" fo:font-weight="bold" style:font-weight-asian="bold" fo:color="#000000" fo:font-size="14pt" style:font-size-asian="14pt" style:font-size-complex="14pt"/>
    </style:style>
    <style:style style:name="P5" style:parent-style-name="Standaard" style:family="paragraph">
      <style:paragraph-properties style:snap-to-layout-grid="false" fo:text-align="center"/>
      <style:text-properties style:font-name-asian="DFKai-SB" style:font-name-complex="Arial" fo:font-weight="bold" style:font-weight-asian="bold" fo:color="#000000" fo:font-size="14pt" style:font-size-asian="14pt" style:font-size-complex="14pt"/>
    </style:style>
    <style:style style:name="P6" style:parent-style-name="Standaard" style:family="paragraph">
      <style:paragraph-properties fo:text-align="center"/>
    </style:style>
    <style:style style:name="T7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8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9" style:parent-style-name="Standaardalinea-lettertype" style:family="text">
      <style:text-properties style:font-name-asian="DFKai-SB" style:font-name-complex="Arial" style:font-weight-complex="bold" fo:color="#000000" fo:font-size="10pt" style:font-size-asian="10pt" style:font-size-complex="10pt"/>
    </style:style>
    <style:style style:name="T10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ableColumn12" style:family="table-column">
      <style:table-column-properties style:column-width="1.0861in" style:use-optimal-column-width="false"/>
    </style:style>
    <style:style style:name="TableColumn13" style:family="table-column">
      <style:table-column-properties style:column-width="0.0055in" style:use-optimal-column-width="false"/>
    </style:style>
    <style:style style:name="TableColumn14" style:family="table-column">
      <style:table-column-properties style:column-width="2.2118in" style:use-optimal-column-width="false"/>
    </style:style>
    <style:style style:name="TableColumn15" style:family="table-column">
      <style:table-column-properties style:column-width="0.775in" style:use-optimal-column-width="false"/>
    </style:style>
    <style:style style:name="TableColumn16" style:family="table-column">
      <style:table-column-properties style:column-width="0.1944in" style:use-optimal-column-width="false"/>
    </style:style>
    <style:style style:name="TableColumn17" style:family="table-column">
      <style:table-column-properties style:column-width="0.0138in" style:use-optimal-column-width="false"/>
    </style:style>
    <style:style style:name="TableColumn18" style:family="table-column">
      <style:table-column-properties style:column-width="0.9847in" style:use-optimal-column-width="false"/>
    </style:style>
    <style:style style:name="TableColumn19" style:family="table-column">
      <style:table-column-properties style:column-width="0.8479in" style:use-optimal-column-width="false"/>
    </style:style>
    <style:style style:name="TableColumn20" style:family="table-column">
      <style:table-column-properties style:column-width="1.3756in" style:use-optimal-column-width="false"/>
    </style:style>
    <style:style style:name="Table11" style:family="table">
      <style:table-properties style:width="7.4951in" fo:margin-left="0in" table:align="center"/>
    </style:style>
    <style:style style:name="TableRow21" style:family="table-row">
      <style:table-row-properties style:min-row-height="0.3527in" style:use-optimal-row-height="false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Standaard" style:family="paragraph">
      <style:paragraph-properties style:snap-to-layout-grid="false" fo:text-align="justify" style:vertical-align="baseline" fo:margin-top="0.125in"/>
    </style:style>
    <style:style style:name="T24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25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26" style:parent-style-name="Standaardalinea-lettertype" style:family="text">
      <style:text-properties style:font-name="Times New Roman" style:font-name-asian="DFKai-SB" fo:color="#000000" style:letter-kerning="false" fo:font-size="10pt" style:font-size-asian="10pt" style:font-size-complex="10pt"/>
    </style:style>
    <style:style style:name="T27" style:parent-style-name="Standaardalinea-lettertype" style:family="text">
      <style:text-properties style:font-name="Times New Roman" style:font-name-asian="DFKai-SB" style:font-name-complex="DFKai-SB" fo:color="#000000" style:letter-kerning="false" fo:font-size="10pt" style:font-size-asian="10pt" style:font-size-complex="10pt"/>
    </style:style>
    <style:style style:name="T28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9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30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1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32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3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" style:parent-style-name="Standaard" style:family="paragraph">
      <style:paragraph-properties style:snap-to-layout-grid="false" style:vertical-align="baseline" fo:margin-top="0.05in"/>
    </style:style>
    <style:style style:name="T36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7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8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9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0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41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2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3" style:parent-style-name="Standaardalinea-lettertype" style:family="text">
      <style:text-properties style:font-name-asian="DFKai-SB" style:font-name-complex="DFKai-SB" fo:color="#000000" style:letter-kerning="false" fo:font-size="10pt" style:font-size-asian="10pt" style:font-size-complex="10pt"/>
    </style:style>
    <style:style style:name="T44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45" style:parent-style-name="Standaardalinea-lettertype" style:family="text">
      <style:text-properties style:font-name-asian="DFKai-SB" style:font-name-complex="DFKai-SB" fo:color="#000000" style:letter-kerning="false" fo:font-size="10pt" style:font-size-asian="10pt" style:font-size-complex="10pt"/>
    </style:style>
    <style:style style:name="T46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ableRow47" style:family="table-row">
      <style:table-row-properties style:min-row-height="0.5743in" style:use-optimal-row-height="false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9" style:parent-style-name="Standaard" style:family="paragraph">
      <style:paragraph-properties style:snap-to-layout-grid="false" fo:text-align="justify" style:vertical-align="baseline" fo:margin-top="0.05in"/>
    </style:style>
    <style:style style:name="T50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T51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T52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T53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P54" style:parent-style-name="Standaard" style:family="paragraph">
      <style:paragraph-properties style:snap-to-layout-grid="false" fo:text-align="justify" style:vertical-align="baseline">
        <style:tab-stops>
          <style:tab-stop style:type="left" style:position="1.7784in"/>
        </style:tab-stops>
      </style:paragraph-properties>
    </style:style>
    <style:style style:name="T55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56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57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58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59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0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1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2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63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4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5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6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7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8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9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P70" style:parent-style-name="Standaard" style:family="paragraph">
      <style:paragraph-properties style:snap-to-layout-grid="false" fo:text-align="justify" style:vertical-align="baseline">
        <style:tab-stops>
          <style:tab-stop style:type="left" style:position="1.7784in"/>
        </style:tab-stops>
      </style:paragraph-properties>
    </style:style>
    <style:style style:name="T71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72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3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4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5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6" style:parent-style-name="Standaardalinea-lettertype" style:family="text">
      <style:text-properties style:font-name-asian="DFKai-SB" style:font-name-complex="Arial" style:font-weight-complex="bold" fo:color="#000000" style:letter-kerning="false" fo:font-size="10pt" style:font-size-asian="10pt" style:font-size-complex="10pt"/>
    </style:style>
    <style:style style:name="T77" style:parent-style-name="Standaardalinea-lettertype" style:family="text">
      <style:text-properties style:font-name-asian="DFKai-SB" style:font-name-complex="Arial" style:font-weight-complex="bold" fo:color="#000000" style:letter-kerning="false" fo:font-size="10pt" style:font-size-asian="10pt" style:font-size-complex="10pt"/>
    </style:style>
    <style:style style:name="T78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9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0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1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2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3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6" style:parent-style-name="Normaalweb" style:family="paragraph">
      <style:paragraph-properties fo:widows="0" fo:orphans="0" style:snap-to-layout-grid="false" fo:text-align="center" fo:margin-left="0.3055in">
        <style:tab-stops/>
      </style:paragraph-properties>
    </style:style>
    <style:style style:name="T8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8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Row89" style:family="table-row">
      <style:table-row-properties style:min-row-height="0.4006in" style:use-optimal-row-height="false"/>
    </style:style>
    <style:style style:name="TableCell9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Normaalweb" style:family="paragraph">
      <style:paragraph-properties fo:widows="0" fo:orphans="0" style:snap-to-layout-grid="false" fo:text-align="center"/>
    </style:style>
    <style:style style:name="T9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93" style:parent-style-name="Normaalweb" style:family="paragraph">
      <style:paragraph-properties fo:widows="0" fo:orphans="0" style:snap-to-layout-grid="false" fo:text-align="center"/>
    </style:style>
    <style:style style:name="T94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P97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P98" style:parent-style-name="Normaalweb" style:family="paragraph">
      <style:paragraph-properties fo:widows="0" fo:orphans="0" style:snap-to-layout-grid="false"/>
    </style:style>
    <style:style style:name="T99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00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01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Normaalweb" style:family="paragraph">
      <style:paragraph-properties fo:widows="0" fo:orphans="0" style:snap-to-layout-grid="false" fo:text-align="center"/>
    </style:style>
    <style:style style:name="T1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05" style:parent-style-name="Normaalweb" style:family="paragraph">
      <style:paragraph-properties fo:widows="0" fo:orphans="0" style:snap-to-layout-grid="false" fo:text-align="center"/>
    </style:style>
    <style:style style:name="T106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P107" style:parent-style-name="Normaalweb" style:family="paragraph">
      <style:paragraph-properties fo:widows="0" fo:orphans="0" style:snap-to-layout-grid="false" fo:text-align="center"/>
    </style:style>
    <style:style style:name="T108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0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0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fo:font-size="9pt" style:font-size-asian="9pt" style:font-size-complex="10pt"/>
    </style:style>
    <style:style style:name="P111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fo:font-size="9pt" style:font-size-asian="9pt" style:font-size-complex="10pt"/>
    </style:style>
    <style:style style:name="P112" style:parent-style-name="Normaalweb" style:family="paragraph">
      <style:paragraph-properties fo:widows="0" fo:orphans="0" style:snap-to-layout-grid="false"/>
    </style:style>
    <style:style style:name="T113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14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15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16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9pt" style:font-size-asian="9pt" style:font-size-complex="10pt"/>
    </style:style>
    <style:style style:name="TableRow117" style:family="table-row">
      <style:table-row-properties style:min-row-height="0.4006in" style:use-optimal-row-height="false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Normaalweb" style:family="paragraph">
      <style:paragraph-properties fo:widows="0" fo:orphans="0" style:snap-to-layout-grid="false" fo:text-align="center"/>
    </style:style>
    <style:style style:name="T12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21" style:parent-style-name="Normaalweb" style:family="paragraph">
      <style:paragraph-properties fo:widows="0" fo:orphans="0" style:snap-to-layout-grid="false" fo:text-align="center"/>
    </style:style>
    <style:style style:name="T1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alweb" style:family="paragraph">
      <style:paragraph-properties fo:widows="0" fo:orphans="0" style:snap-to-layout-grid="false" fo:text-align="center"/>
    </style:style>
    <style:style style:name="T125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26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127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28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129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30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alweb" style:family="paragraph">
      <style:paragraph-properties fo:widows="0" fo:orphans="0" style:snap-to-layout-grid="false" fo:text-align="center"/>
    </style:style>
    <style:style style:name="T13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34" style:parent-style-name="Normaalweb" style:family="paragraph">
      <style:paragraph-properties fo:widows="0" fo:orphans="0" style:snap-to-layout-grid="false" fo:text-align="center"/>
    </style:style>
    <style:style style:name="T135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alweb" style:family="paragraph">
      <style:paragraph-properties fo:widows="0" fo:orphans="0" style:snap-to-layout-grid="false" fo:text-align="justify"/>
    </style:style>
    <style:style style:name="T138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13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1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P142" style:parent-style-name="Normaalweb" style:family="paragraph">
      <style:paragraph-properties fo:widows="0" fo:orphans="0" style:snap-to-layout-grid="false" fo:text-align="justify"/>
    </style:style>
    <style:style style:name="T143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14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6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aalweb" style:family="paragraph">
      <style:paragraph-properties fo:widows="0" fo:orphans="0" style:snap-to-layout-grid="false" fo:text-align="center"/>
    </style:style>
    <style:style style:name="T14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5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51" style:parent-style-name="Normaalweb" style:family="paragraph">
      <style:paragraph-properties fo:widows="0" fo:orphans="0" style:snap-to-layout-grid="false" fo:text-align="center"/>
    </style:style>
    <style:style style:name="T15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Normaalweb" style:family="paragraph">
      <style:paragraph-properties fo:widows="0" fo:orphans="0" style:snap-to-layout-grid="false" fo:text-align="justify"/>
    </style:style>
    <style:style style:name="T155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156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57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5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159" style:parent-style-name="Normaalweb" style:family="paragraph">
      <style:paragraph-properties fo:widows="0" fo:orphans="0" style:snap-to-layout-grid="false" fo:text-align="justify"/>
    </style:style>
    <style:style style:name="T160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161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62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6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Row164" style:family="table-row">
      <style:table-row-properties style:min-row-height="0.4006in" style:use-optimal-row-height="false"/>
    </style:style>
    <style:style style:name="TableCell1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Normaalweb" style:family="paragraph">
      <style:paragraph-properties fo:widows="0" fo:orphans="0" style:snap-to-layout-grid="false" fo:text-align="center"/>
    </style:style>
    <style:style style:name="T16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68" style:parent-style-name="Normaalweb" style:family="paragraph">
      <style:paragraph-properties fo:widows="0" fo:orphans="0" style:snap-to-layout-grid="false" fo:text-align="center"/>
    </style:style>
    <style:style style:name="T169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Normaalweb" style:family="paragraph">
      <style:paragraph-properties fo:widows="0" fo:orphans="0" style:snap-to-layout-grid="false" fo:text-align="center"/>
      <style:text-properties style:font-name="Calibri" style:font-name-asian="DFKai-SB" style:font-name-complex="Arial" fo:color="#000000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Normaalweb" style:family="paragraph">
      <style:paragraph-properties fo:widows="0" fo:orphans="0" style:snap-to-layout-grid="false" fo:text-align="center"/>
    </style:style>
    <style:style style:name="T17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75" style:parent-style-name="Normaalweb" style:family="paragraph">
      <style:paragraph-properties fo:widows="0" fo:orphans="0" style:snap-to-layout-grid="false" fo:text-align="center"/>
    </style:style>
    <style:style style:name="T17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77" style:parent-style-name="Normaalweb" style:family="paragraph">
      <style:paragraph-properties fo:widows="0" fo:orphans="0" style:snap-to-layout-grid="false" fo:text-align="center"/>
    </style:style>
    <style:style style:name="T17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0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style:font-size-complex="10pt" style:text-underline-type="single" style:text-underline-style="solid" style:text-underline-width="auto" style:text-underline-mode="continuous"/>
    </style:style>
    <style:style style:name="TableRow181" style:family="table-row">
      <style:table-row-properties style:min-row-height="0.4472in" style:use-optimal-row-height="false"/>
    </style:style>
    <style:style style:name="TableCell1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Normaalweb" style:family="paragraph">
      <style:paragraph-properties fo:widows="0" fo:orphans="0" style:snap-to-layout-grid="false" fo:text-align="center"/>
    </style:style>
    <style:style style:name="T184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18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18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187" style:parent-style-name="Normaalweb" style:family="paragraph">
      <style:paragraph-properties fo:widows="0" fo:orphans="0" style:snap-to-layout-grid="false" fo:text-align="center"/>
    </style:style>
    <style:style style:name="T18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89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190" style:parent-style-name="Normaalweb" style:family="paragraph">
      <style:paragraph-properties fo:widows="0" fo:orphans="0" style:snap-to-layout-grid="false" fo:text-align="justify"/>
    </style:style>
    <style:style style:name="T19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94" style:parent-style-name="Normaalweb" style:family="paragraph">
      <style:paragraph-properties fo:widows="0" fo:orphans="0" style:snap-to-layout-grid="false" fo:text-align="justify"/>
    </style:style>
    <style:style style:name="T19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98" style:parent-style-name="Normaalweb" style:family="paragraph">
      <style:paragraph-properties fo:widows="0" fo:orphans="0" style:snap-to-layout-grid="false" fo:text-align="justify"/>
    </style:style>
    <style:style style:name="T19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02" style:parent-style-name="Normaalweb" style:family="paragraph">
      <style:paragraph-properties fo:widows="0" fo:orphans="0" style:snap-to-layout-grid="false" fo:text-align="justify"/>
    </style:style>
    <style:style style:name="T20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06" style:parent-style-name="Normaalweb" style:family="paragraph">
      <style:paragraph-properties fo:widows="0" fo:orphans="0" style:snap-to-layout-grid="false" fo:text-align="justify"/>
    </style:style>
    <style:style style:name="T20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10" style:parent-style-name="Normaalweb" style:family="paragraph">
      <style:paragraph-properties fo:widows="0" fo:orphans="0" style:snap-to-layout-grid="false" fo:text-align="justify"/>
    </style:style>
    <style:style style:name="T21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14" style:parent-style-name="Normaalweb" style:family="paragraph">
      <style:paragraph-properties fo:widows="0" fo:orphans="0" style:snap-to-layout-grid="false" fo:text-align="justify"/>
    </style:style>
    <style:style style:name="T21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9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9pt"/>
    </style:style>
    <style:style style:name="P220" style:parent-style-name="Normaalweb" style:family="paragraph">
      <style:paragraph-properties fo:widows="0" fo:orphans="0" style:snap-to-layout-grid="false" fo:text-align="justify"/>
    </style:style>
    <style:style style:name="T22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24" style:parent-style-name="Normaalweb" style:family="paragraph">
      <style:paragraph-properties fo:widows="0" fo:orphans="0" style:snap-to-layout-grid="false" fo:text-align="justify"/>
    </style:style>
    <style:style style:name="T22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28" style:parent-style-name="Normaalweb" style:family="paragraph">
      <style:paragraph-properties fo:widows="0" fo:orphans="0" style:snap-to-layout-grid="false" fo:text-align="justify"/>
    </style:style>
    <style:style style:name="T22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32" style:family="table-cell">
      <style:table-cell-properties fo:border-top="0.0069in solid #000000" fo:border-left="0.0069in solid #FFFFFF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3" style:parent-style-name="Normaalweb" style:family="paragraph">
      <style:paragraph-properties fo:widows="0" fo:orphans="0" style:snap-to-layout-grid="false" fo:text-align="justify"/>
    </style:style>
    <style:style style:name="T23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37" style:parent-style-name="Normaalweb" style:family="paragraph">
      <style:paragraph-properties fo:widows="0" fo:orphans="0" style:snap-to-layout-grid="false" fo:text-align="justify"/>
    </style:style>
    <style:style style:name="T23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1" style:parent-style-name="Normaalweb" style:family="paragraph">
      <style:paragraph-properties fo:widows="0" fo:orphans="0" style:snap-to-layout-grid="false" fo:text-align="justify"/>
    </style:style>
    <style:style style:name="T24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5" style:parent-style-name="Normaalweb" style:family="paragraph">
      <style:paragraph-properties fo:widows="0" fo:orphans="0" style:snap-to-layout-grid="false" fo:text-align="justify"/>
    </style:style>
    <style:style style:name="T24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9" style:parent-style-name="Normaalweb" style:family="paragraph">
      <style:paragraph-properties fo:widows="0" fo:orphans="0" style:snap-to-layout-grid="false" fo:text-align="justify"/>
    </style:style>
    <style:style style:name="T25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53" style:parent-style-name="Normaalweb" style:family="paragraph">
      <style:paragraph-properties fo:widows="0" fo:orphans="0" style:snap-to-layout-grid="false" fo:text-align="justify"/>
    </style:style>
    <style:style style:name="T25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57" style:parent-style-name="Normaalweb" style:family="paragraph">
      <style:paragraph-properties fo:widows="0" fo:orphans="0" style:snap-to-layout-grid="false" fo:text-align="justify"/>
    </style:style>
    <style:style style:name="T25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0" style:parent-style-name="Normaalweb" style:family="paragraph">
      <style:paragraph-properties fo:widows="0" fo:orphans="0" style:snap-to-layout-grid="false" fo:text-align="justify" fo:text-indent="0.2083in"/>
    </style:style>
    <style:style style:name="T26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2" style:parent-style-name="Normaalweb" style:family="paragraph">
      <style:paragraph-properties fo:widows="0" fo:orphans="0" style:snap-to-layout-grid="false" fo:text-align="justify"/>
    </style:style>
    <style:style style:name="T26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8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fo:color="#000000" style:font-size-complex="10pt"/>
    </style:style>
    <style:style style:name="TableRow269" style:family="table-row">
      <style:table-row-properties style:min-row-height="0.3868in" style:use-optimal-row-height="false"/>
    </style:style>
    <style:style style:name="TableCell2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Normaalweb" style:family="paragraph">
      <style:paragraph-properties fo:widows="0" fo:orphans="0" style:snap-to-layout-grid="false" fo:text-align="center"/>
    </style:style>
    <style:style style:name="T27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73" style:parent-style-name="Normaalweb" style:family="paragraph">
      <style:paragraph-properties fo:widows="0" fo:orphans="0" style:snap-to-layout-grid="false" fo:text-align="center"/>
    </style:style>
    <style:style style:name="T27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Normaalweb" style:family="paragraph">
      <style:paragraph-properties fo:widows="0" fo:orphans="0" style:snap-to-layout-grid="false" fo:text-align="center"/>
    </style:style>
    <style:style style:name="T27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80" style:parent-style-name="Normaalweb" style:family="paragraph">
      <style:paragraph-properties fo:widows="0" fo:orphans="0" style:snap-to-layout-grid="false" fo:text-align="center"/>
    </style:style>
    <style:style style:name="T28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3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fo:color="#000000" style:font-size-complex="10pt"/>
    </style:style>
    <style:style style:name="TableRow284" style:family="table-row">
      <style:table-row-properties style:min-row-height="0.2812in" style:use-optimal-row-height="false"/>
    </style:style>
    <style:style style:name="TableCell2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6" style:parent-style-name="Normaalweb" style:family="paragraph">
      <style:paragraph-properties fo:widows="0" fo:orphans="0" style:snap-to-layout-grid="false" fo:text-align="center"/>
    </style:style>
    <style:style style:name="T28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88" style:parent-style-name="Normaalweb" style:family="paragraph">
      <style:paragraph-properties fo:widows="0" fo:orphans="0" style:snap-to-layout-grid="false" fo:text-align="center"/>
    </style:style>
    <style:style style:name="T28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0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2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2" style:parent-style-name="Normaalweb" style:family="paragraph">
      <style:paragraph-properties fo:widows="0" fo:orphans="0" style:snap-to-layout-grid="false" fo:text-align="justify"/>
    </style:style>
    <style:style style:name="T29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6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ableRow297" style:family="table-row">
      <style:table-row-properties style:min-row-height="0.3159in" style:use-optimal-row-height="false"/>
    </style:style>
    <style:style style:name="TableCell2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9" style:parent-style-name="Normaalweb" style:family="paragraph">
      <style:paragraph-properties fo:widows="0" fo:orphans="0" style:snap-to-layout-grid="false" fo:text-align="center"/>
    </style:style>
    <style:style style:name="T30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301" style:parent-style-name="Normaalweb" style:family="paragraph">
      <style:paragraph-properties fo:widows="0" fo:orphans="0" style:snap-to-layout-grid="false" fo:text-align="center"/>
    </style:style>
    <style:style style:name="T30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3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4" style:parent-style-name="Normaalweb" style:family="paragraph">
      <style:paragraph-properties fo:widows="0" fo:orphans="0" style:snap-to-layout-grid="false" fo:text-align="justify"/>
    </style:style>
    <style:style style:name="T30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310" style:parent-style-name="Normaalweb" style:family="paragraph">
      <style:paragraph-properties fo:widows="0" fo:orphans="0" style:snap-to-layout-grid="false" fo:text-align="justify"/>
    </style:style>
    <style:style style:name="T31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1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1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Row314" style:family="table-row">
      <style:table-row-properties style:min-row-height="0.4472in" style:use-optimal-row-height="false"/>
    </style:style>
    <style:style style:name="TableCell3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Normaalweb" style:family="paragraph">
      <style:paragraph-properties fo:widows="0" fo:orphans="0" style:snap-to-layout-grid="false" fo:text-align="center"/>
    </style:style>
    <style:style style:name="T31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18" style:parent-style-name="Normaalweb" style:family="paragraph">
      <style:paragraph-properties fo:widows="0" fo:orphans="0" style:snap-to-layout-grid="false" fo:text-align="center"/>
    </style:style>
    <style:style style:name="T31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Cell320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321" style:parent-style-name="Normaalweb" style:family="paragraph">
      <style:paragraph-properties fo:widows="0" fo:orphans="0" style:snap-to-layout-grid="false" fo:text-align="justify"/>
    </style:style>
    <style:style style:name="T3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2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24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2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26" style:parent-style-name="Normaalweb" style:family="paragraph">
      <style:paragraph-properties fo:widows="0" fo:orphans="0" style:snap-to-layout-grid="false" fo:text-align="justify"/>
    </style:style>
    <style:style style:name="T327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2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29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30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2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33" style:parent-style-name="Normaalweb" style:family="paragraph">
      <style:paragraph-properties fo:widows="0" fo:orphans="0" style:snap-to-layout-grid="false" fo:text-align="justify"/>
    </style:style>
    <style:style style:name="T33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3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Cell338" style:family="table-cell">
      <style:table-cell-properties fo:border-top="0.0069in solid #000000" fo:border-left="0.0069in solid #FFFFFF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9" style:parent-style-name="Normaalweb" style:family="paragraph">
      <style:paragraph-properties fo:widows="0" fo:orphans="0" style:snap-to-layout-grid="false" fo:text-align="justify"/>
    </style:style>
    <style:style style:name="T3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4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42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4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44" style:parent-style-name="Normaalweb" style:family="paragraph">
      <style:paragraph-properties fo:widows="0" fo:orphans="0" style:snap-to-layout-grid="false" fo:text-align="justify"/>
    </style:style>
    <style:style style:name="T345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4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47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4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4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50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51" style:parent-style-name="Normaalweb" style:family="paragraph">
      <style:paragraph-properties fo:widows="0" fo:orphans="0" style:snap-to-layout-grid="false" fo:text-align="justify"/>
    </style:style>
    <style:style style:name="T352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5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54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5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5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5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Row358" style:family="table-row">
      <style:table-row-properties style:min-row-height="0.0513in" style:use-optimal-row-height="false"/>
    </style:style>
    <style:style style:name="TableCell35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0" style:parent-style-name="Normaalweb" style:family="paragraph">
      <style:paragraph-properties fo:widows="0" fo:orphans="0" style:snap-to-layout-grid="false" fo:text-align="center" fo:margin-left="0.3055in">
        <style:tab-stops/>
      </style:paragraph-properties>
    </style:style>
    <style:style style:name="T36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62" style:parent-style-name="Standaardalinea-lettertype" style:family="text">
      <style:text-properties style:font-name="Calibri" style:font-name-asian="DFKai-SB" style:font-name-complex="Arial" fo:font-weight="bold" style:font-weight-asian="bold" fo:color="#000000" fo:font-size="10pt" style:font-size-asian="10pt" style:font-size-complex="10pt"/>
    </style:style>
    <style:style style:name="T363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Row364" style:family="table-row">
      <style:table-row-properties style:min-row-height="1.7458in" style:use-optimal-row-height="false"/>
    </style:style>
    <style:style style:name="TableCell36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66" style:parent-style-name="Standaard" style:family="paragraph">
      <style:paragraph-properties style:snap-to-layout-grid="false" style:vertical-align="baseline" style:line-height-at-least="0.1111in" fo:background-color="#FFFFFF">
        <style:background-fill draw:fill="solid" draw:fill-color="#FFFFFF"/>
      </style:paragraph-properties>
    </style:style>
    <style:style style:name="T367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68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69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70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1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72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73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75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6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77" style:parent-style-name="Standaard" style:family="paragraph">
      <style:paragraph-properties style:snap-to-layout-grid="false" style:vertical-align="baseline" fo:margin-top="0.0333in" style:line-height-at-least="0.1111in" fo:margin-left="0.2777in" fo:text-indent="-0.2777in" fo:background-color="#FFFFFF">
        <style:tab-stops/>
        <style:background-fill draw:fill="solid" draw:fill-color="#FFFFFF"/>
      </style:paragraph-properties>
    </style:style>
    <style:style style:name="T378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79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80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81" style:parent-style-name="Standaard" style:family="paragraph">
      <style:paragraph-properties style:snap-to-layout-grid="false" style:vertical-align="baseline" fo:margin-top="0.0333in" style:line-height-at-least="0.1111in" fo:text-indent="0.2777in" fo:background-color="#FFFFFF">
        <style:background-fill draw:fill="solid" draw:fill-color="#FFFFFF"/>
      </style:paragraph-properties>
    </style:style>
    <style:style style:name="T382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83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8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385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86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87" style:parent-style-name="Standaard" style:family="paragraph">
      <style:paragraph-properties style:snap-to-layout-grid="false" style:vertical-align="baseline" fo:margin-top="0.0333in" style:line-height-at-least="0.1111in" fo:margin-left="0.2777in" fo:text-indent="-0.2777in" fo:background-color="#FFFFFF">
        <style:tab-stops/>
        <style:background-fill draw:fill="solid" draw:fill-color="#FFFFFF"/>
      </style:paragraph-properties>
    </style:style>
    <style:style style:name="T388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89" style:parent-style-name="Standaardalinea-lettertype" style:family="text">
      <style:text-properties style:font-name="DFKai-SB" style:font-name-asian="DFKai-SB" style:font-name-complex="PMingLiU" style:letter-kerning="false" fo:font-size="10pt" style:font-size-asian="10pt" style:font-size-complex="12pt"/>
    </style:style>
    <style:style style:name="T390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91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92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93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394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95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96" style:parent-style-name="Standaard" style:family="paragraph">
      <style:paragraph-properties style:snap-to-layout-grid="false" style:vertical-align="baseline" fo:margin-top="0.0333in" style:line-height-at-least="0.1111in" fo:background-color="#FFFFFF">
        <style:background-fill draw:fill="solid" draw:fill-color="#FFFFFF"/>
      </style:paragraph-properties>
    </style:style>
    <style:style style:name="T397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98" style:parent-style-name="Standaardalinea-lettertype" style:family="text">
      <style:text-properties style:font-name="DFKai-SB" style:font-name-asian="DFKai-SB" style:font-name-complex="PMingLiU" fo:color="#222222" fo:letter-spacing="-0.0138in" style:letter-kerning="false" fo:font-size="10pt" style:font-size-asian="10pt" style:font-size-complex="12pt"/>
    </style:style>
    <style:style style:name="T399" style:parent-style-name="Standaardalinea-lettertype" style:family="text">
      <style:text-properties style:font-name="DFKai-SB" style:font-name-asian="DFKai-SB" style:font-name-complex="Calibri" fo:color="#222222" fo:letter-spacing="-0.0138in" style:letter-kerning="false" fo:font-size="10pt" style:font-size-asian="10pt" style:font-size-complex="12pt"/>
    </style:style>
    <style:style style:name="T400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401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P402" style:parent-style-name="Standaard" style:family="paragraph">
      <style:paragraph-properties style:snap-to-layout-grid="false" style:vertical-align="baseline" fo:margin-top="0.0333in" style:line-height-at-least="0.1111in" fo:background-color="#FFFFFF">
        <style:background-fill draw:fill="solid" draw:fill-color="#FFFFFF"/>
      </style:paragraph-properties>
    </style:style>
    <style:style style:name="T403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40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P405" style:parent-style-name="Lijstalinea" style:list-style-name="LFO1" style:family="paragraph">
      <style:paragraph-properties style:snap-to-layout-grid="false" fo:margin-left="0.2958in" fo:text-indent="-0.3347in">
        <style:tab-stops>
          <style:tab-stop style:type="left" style:position="-0.2958in"/>
        </style:tab-stops>
      </style:paragraph-properties>
      <style:text-properties style:font-name-asian="DFKai-SB" style:font-name-complex="Arial" fo:color="#000000" fo:font-size="9pt" style:font-size-asian="9pt" style:font-size-complex="9pt"/>
    </style:style>
    <style:style style:name="P406" style:parent-style-name="Lijstalinea" style:list-style-name="LFO1" style:family="paragraph">
      <style:paragraph-properties style:snap-to-layout-grid="false" fo:margin-left="0.2958in">
        <style:tab-stops>
          <style:tab-stop style:type="left" style:position="-0.2958in"/>
        </style:tab-stops>
      </style:paragraph-properties>
    </style:style>
    <style:style style:name="T407" style:parent-style-name="Standaardalinea-lettertype" style:family="text">
      <style:text-properties style:font-name-asian="DFKai-SB" style:font-name-complex="Arial" fo:letter-spacing="-0.0013in" fo:font-size="9pt" style:font-size-asian="9pt" style:font-size-complex="9pt"/>
    </style:style>
    <style:style style:name="T408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T409" style:parent-style-name="Standaardalinea-lettertype" style:family="text">
      <style:text-properties style:font-name-asian="DFKai-SB" style:font-name-complex="Arial" fo:font-weight="bold" style:font-weight-asian="bold" fo:letter-spacing="-0.0013in" fo:font-size="9pt" style:font-size-asian="9pt" style:font-size-complex="9pt"/>
    </style:style>
    <style:style style:name="T410" style:parent-style-name="Standaardalinea-lettertype" style:family="text">
      <style:text-properties style:font-name-asian="DFKai-SB" style:font-name-complex="Arial" fo:letter-spacing="-0.0013in" fo:font-size="9pt" style:font-size-asian="9pt" style:font-size-complex="9pt"/>
    </style:style>
    <style:style style:name="T411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T412" style:parent-style-name="Standaardalinea-lettertype" style:family="text">
      <style:text-properties style:font-name-asian="DFKai-SB" style:font-name-complex="Arial" fo:font-weight="bold" style:font-weight-asian="bold" fo:font-size="9pt" style:font-size-asian="9pt" style:font-size-complex="9pt"/>
    </style:style>
    <style:style style:name="T413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P414" style:parent-style-name="Standaard" style:family="paragraph">
      <style:paragraph-properties fo:text-indent="0.3055in"/>
    </style:style>
    <style:style style:name="T415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16" style:parent-style-name="Standaardalinea-lettertype" style:family="text">
      <style:text-properties style:font-name-asian="DFKai-SB" style:font-name-complex="Arial" style:font-weight-complex="bold" fo:color="#000000" fo:font-size="11pt" style:font-size-asian="11pt"/>
    </style:style>
    <style:style style:name="T417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18" style:parent-style-name="Standaardalinea-lettertype" style:family="text">
      <style:text-properties style:font-name-asian="DFKai-SB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19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20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21" style:parent-style-name="Standaardalinea-lettertype" style:family="text">
      <style:text-properties style:font-name-asian="DFKai-SB" style:font-name-complex="Arial" style:font-weight-complex="bold" fo:color="#000000" fo:font-size="11pt" style:font-size-asian="11pt"/>
    </style:style>
    <style:style style:name="T422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23" style:parent-style-name="Standaardalinea-lettertype" style:family="text">
      <style:text-properties style:font-name-asian="DFKai-SB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style:horizontal-rel="page-content" style:vertical-rel="page-content" style:horizontal-pos="right" style:vertical-pos="bottom"/>
    </style:style>
  </office:automatic-styles>
  <office:body>
    <office:text text:use-soft-page-breaks="true">
      <text:p text:style-name="P1"><text:bookmark-start text:name="_Toc99163632"/><text:bookmark-start text:name="_Toc98647935"/><text:bookmark-start text:name="_Toc98640058"/><text:bookmark-start text:name="_Toc97956987"/><text:bookmark-start text:name="_Toc97956402"/><draw:frame draw:z-index="2" draw:style-name="a0" draw:name="圖片 1" text:anchor-type="paragraph" svg:x="2.11181in" svg:y="-0.07431in" svg:width="0.46944in" svg:height="0.46944in" style:rel-width="scale" style:rel-height="scale"><draw:image xlink:href="media/image1.png" xlink:type="simple" xlink:show="embed" xlink:actuate="onLoad"/><svg:title/><svg:desc>CLTC LOGO</svg:desc></draw:frame><text:bookmark-end text:name="_Toc99163632"/><text:bookmark-end text:name="_Toc98647935"/><text:bookmark-end text:name="_Toc98640058"/><text:bookmark-end text:name="_Toc97956987"/><text:bookmark-end text:name="_Toc97956402"/><text:span text:style-name="T4">華語文能力測驗報名表</text:span></text:p>
      <text:p text:style-name="P5">Test of Chinese as a Foreign Language (TOCFL) Registration Form (NL)</text:p>
      <text:p text:style-name="P6"><text:span text:style-name="T7">（請以正楷填寫</text:span><text:span text:style-name="T8"><text:s/></text:span><text:span text:style-name="T9">Please print in clear Chinese or English.</text:span><text:span text:style-name="T10">）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3">
            <text:p text:style-name="P23"><text:span text:style-name="T24">考試日期</text:span><text:span text:style-name="T25"><text:s/></text:span><text:span text:style-name="T26">Test Date</text:span><text:span text:style-name="T27">：</text:span><text:span text:style-name="T28"><text:s/>2026<text:s/></text:span><text:span text:style-name="T29">年</text:span><text:span text:style-name="T30"><text:s/>11<text:s/></text:span><text:span text:style-name="T31">月</text:span><text:span text:style-name="T32"><text:s text:c="2"/>14<text:s/></text:span><text:span text:style-name="T33">日</text:span></text:p>
          </table:table-cell>
          <table:covered-table-cell/>
          <table:covered-table-cell/>
          <table:table-cell table:style-name="TableCell34" table:number-columns-spanned="6">
            <text:p text:style-name="P35"><text:span text:style-name="T36">測驗性質</text:span><text:span text:style-name="T37"><text:s/></text:span><text:span text:style-name="T38">Test Type</text:span><text:span text:style-name="T39">：</text:span><text:span text:style-name="T40">□</text:span><text:span text:style-name="T41">正式</text:span><text:span text:style-name="T42">Formal</text:span><text:span text:style-name="T43"><text:s text:c="2"/></text:span><text:span text:style-name="T44">□</text:span><text:span text:style-name="T45">預試</text:span><text:span text:style-name="T46">Pilot Test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9">
            <text:p text:style-name="P49"><text:span text:style-name="T50">測驗等級</text:span><text:span text:style-name="T51"><text:s/></text:span><text:span text:style-name="T52">Test Level</text:span><text:span text:style-name="T53">：</text:span></text:p>
            <text:p text:style-name="P54"><text:span text:style-name="T55">□<text:s/></text:span><text:span text:style-name="T56">準備級</text:span><text:span text:style-name="T57"><text:s/>Novice</text:span><text:span text:style-name="T58">（</text:span><text:span text:style-name="T59">pre A1</text:span><text:span text:style-name="T60">）</text:span><text:span text:style-name="T61"><text:s text:c="25"/></text:span><text:span text:style-name="T62">□<text:s/></text:span><text:span text:style-name="T63">進階</text:span><text:span text:style-name="T64">高階</text:span><text:span text:style-name="T65">級</text:span><text:span text:style-name="T66"><text:s/>Band B</text:span><text:span text:style-name="T67">（</text:span><text:span text:style-name="T68">Level 3+Level 4</text:span><text:span text:style-name="T69">）</text:span></text:p>
            <text:p text:style-name="P70"><text:span text:style-name="T71">□<text:s/></text:span><text:span text:style-name="T72">入門基礎級</text:span><text:span text:style-name="T73"><text:s/>Band A</text:span><text:span text:style-name="T74">（</text:span><text:span text:style-name="T75">Level 1+Level 2</text:span><text:span text:style-name="T76">）</text:span><text:span text:style-name="T77"><text:s text:c="14"/></text:span><text:span text:style-name="T78">□<text:s/></text:span><text:span text:style-name="T79">流利精通級</text:span><text:span text:style-name="T80"><text:s/>Band C</text:span><text:span text:style-name="T81">（</text:span><text:span text:style-name="T82">Level 5+Level 6</text:span><text:span text:style-name="T8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9">
            <text:p text:style-name="P86"><text:span text:style-name="T87">考生基本資料</text:span><text:span text:style-name="T88"><text:s text:c="2"/>Test Taker’s Personal inform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中文姓名</text:span></text:p>
            <text:p text:style-name="P93"><text:span text:style-name="T94">Chinese Name</text:span></text:p>
          </table:table-cell>
          <table:table-cell table:style-name="TableCell95" table:number-columns-spanned="2">
            <text:p text:style-name="P96"/>
            <text:p text:style-name="P97"/>
            <text:p text:style-name="P98"><text:span text:style-name="T99">(</text:span><text:span text:style-name="T100">無者免填</text:span><text:span text:style-name="T101"><text:s/>Leave blank if you don’t have Chinese name.)</text:span></text:p>
          </table:table-cell>
          <table:covered-table-cell/>
          <table:table-cell table:style-name="TableCell102" table:number-columns-spanned="3">
            <text:p text:style-name="P103"><text:span text:style-name="T104">外文姓名</text:span></text:p>
            <text:p text:style-name="P105"><text:span text:style-name="T106">Name in<text:s/></text:span></text:p>
            <text:p text:style-name="P107"><text:span text:style-name="T108">Latin Spelling</text:span></text:p>
          </table:table-cell>
          <table:covered-table-cell/>
          <table:covered-table-cell/>
          <table:table-cell table:style-name="TableCell109" table:number-columns-spanned="3">
            <text:p text:style-name="P110"/>
            <text:p text:style-name="P111"/>
            <text:p text:style-name="P112"><text:span text:style-name="T113">(</text:span><text:span text:style-name="T114">須與護照相同</text:span><text:span text:style-name="T115"><text:s/></text:span><text:span text:style-name="T116">Write exactly as it appears on your passport.)</text:span></text:p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生日</text:span></text:p>
            <text:p text:style-name="P121"><text:span text:style-name="T122">Birth Date</text:span></text:p>
          </table:table-cell>
          <table:table-cell table:style-name="TableCell123" table:number-columns-spanned="2">
            <text:p text:style-name="P124"><text:span text:style-name="T125"><text:s text:c="6"/></text:span><text:span text:style-name="T126">年</text:span><text:span text:style-name="T127"><text:s text:c="4"/></text:span><text:span text:style-name="T128">月</text:span><text:span text:style-name="T129"><text:s text:c="4"/></text:span><text:span text:style-name="T130">日</text:span></text:p>
          </table:table-cell>
          <table:covered-table-cell/>
          <table:table-cell table:style-name="TableCell131" table:number-columns-spanned="2">
            <text:p text:style-name="P132"><text:span text:style-name="T133">性別</text:span></text:p>
            <text:p text:style-name="P134"><text:span text:style-name="T135">Sex</text:span></text:p>
          </table:table-cell>
          <table:covered-table-cell/>
          <table:table-cell table:style-name="TableCell136" table:number-columns-spanned="2">
            <text:p text:style-name="P137"><text:span text:style-name="T138">□<text:s/></text:span><text:span text:style-name="T139">男</text:span><text:span text:style-name="T140"><text:s/></text:span><text:span text:style-name="T141">Male</text:span></text:p>
            <text:p text:style-name="P142"><text:span text:style-name="T143">□<text:s/></text:span><text:span text:style-name="T144">女</text:span><text:span text:style-name="T145"><text:s/></text:span><text:span text:style-name="T146">Female</text:span></text:p>
          </table:table-cell>
          <table:covered-table-cell/>
          <table:table-cell table:style-name="TableCell147">
            <text:p text:style-name="P148"><text:span text:style-name="T149">測驗版本</text:span><text:span text:style-name="T150"><text:s/></text:span></text:p>
            <text:p text:style-name="P151"><text:span text:style-name="T152">Character Version</text:span></text:p>
          </table:table-cell>
          <table:table-cell table:style-name="TableCell153">
            <text:p text:style-name="P154"><text:span text:style-name="T155">□<text:s/></text:span><text:span text:style-name="T156">正體</text:span><text:span text:style-name="T157"><text:s/></text:span><text:span text:style-name="T158">Traditional <text:s/></text:span></text:p>
            <text:p text:style-name="P159"><text:span text:style-name="T160">□<text:s/></text:span><text:span text:style-name="T161">簡體</text:span><text:span text:style-name="T162"><text:s/></text:span><text:span text:style-name="T163">Simplified</text:span></text:p>
          </table:table-cell>
        </table:table-row>
        <table:table-row table:style-name="TableRow164">
          <table:table-cell table:style-name="TableCell165">
            <text:p text:style-name="P166"><text:span text:style-name="T167">國籍</text:span></text:p>
            <text:p text:style-name="P168"><text:span text:style-name="T169">Nationality</text:span>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><text:span text:style-name="T174">母語</text:span></text:p>
            <text:p text:style-name="P175"><text:span text:style-name="T176">Native<text:s/></text:span></text:p>
            <text:p text:style-name="P177"><text:span text:style-name="T178">Language</text:span></text:p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<text:span text:style-name="T184">職</text:span><text:span text:style-name="T185"><text:s text:c="2"/></text:span><text:span text:style-name="T186">業</text:span></text:p>
            <text:p text:style-name="P187"><text:span text:style-name="T188">Occupation</text:span></text:p>
          </table:table-cell>
          <table:table-cell table:style-name="TableCell189" table:number-columns-spanned="5">
            <text:p text:style-name="P190"><text:span text:style-name="T191">□ 1<text:s/></text:span><text:span text:style-name="T192">學生</text:span><text:span text:style-name="T193"><text:s/>Student</text:span></text:p>
            <text:p text:style-name="P194"><text:span text:style-name="T195">□ 2<text:s/></text:span><text:span text:style-name="T196">其他</text:span><text:span text:style-name="T197"><text:s/>Others</text:span></text:p>
            <text:p text:style-name="P198"><text:span text:style-name="T199">□ 3<text:s/></text:span><text:span text:style-name="T200">行政人員</text:span><text:span text:style-name="T201"><text:s/>Administrator</text:span></text:p>
            <text:p text:style-name="P202"><text:span text:style-name="T203">□ 4<text:s/></text:span><text:span text:style-name="T204">華語秘書</text:span><text:span text:style-name="T205"><text:s/>Chinese secretary</text:span></text:p>
            <text:p text:style-name="P206"><text:span text:style-name="T207">□ 5<text:s/></text:span><text:span text:style-name="T208">華語教學人員</text:span><text:span text:style-name="T209"><text:s/>Chinese teacher</text:span></text:p>
            <text:p text:style-name="P210"><text:span text:style-name="T211">□ 6<text:s/></text:span><text:span text:style-name="T212">公務人員</text:span><text:span text:style-name="T213"><text:s/>Civil service worker</text:span></text:p>
            <text:p text:style-name="P214"><text:span text:style-name="T215">□ 7<text:s/></text:span><text:span text:style-name="T216">教育</text:span><text:span text:style-name="T217">/</text:span><text:span text:style-name="T218">訓練人員</text:span><text:span text:style-name="T219">Educational/Training professional</text:span></text:p>
            <text:p text:style-name="P220"><text:span text:style-name="T221">□ 8<text:s/></text:span><text:span text:style-name="T222">家庭主婦</text:span><text:span text:style-name="T223"><text:s/>House wife</text:span></text:p>
            <text:p text:style-name="P224"><text:span text:style-name="T225">□ 9<text:s/></text:span><text:span text:style-name="T226">翻譯人員</text:span><text:span text:style-name="T227"><text:s/>Interpreter</text:span></text:p>
            <text:p text:style-name="P228"><text:span text:style-name="T229">□ 10<text:s/></text:span><text:span text:style-name="T230">管理人員</text:span><text:span text:style-name="T231"><text:s/>Manager</text:span></text:p>
          </table:table-cell>
          <table:covered-table-cell/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□ 11<text:s/></text:span><text:span text:style-name="T235">行銷人員</text:span><text:span text:style-name="T236"><text:s/>Marketing Staff</text:span></text:p>
            <text:p text:style-name="P237"><text:span text:style-name="T238">□ 12<text:s/></text:span><text:span text:style-name="T239">傳教士</text:span><text:span text:style-name="T240"><text:s/>Missioner Preacher</text:span></text:p>
            <text:p text:style-name="P241"><text:span text:style-name="T242">□ 13<text:s/></text:span><text:span text:style-name="T243">新聞從業人員</text:span><text:span text:style-name="T244"><text:s/>Newspaperman</text:span></text:p>
            <text:p text:style-name="P245"><text:span text:style-name="T246">□ 14<text:s/></text:span><text:span text:style-name="T247">專業人員</text:span><text:span text:style-name="T248"><text:s/>Professional Staff<text:s/></text:span></text:p>
            <text:p text:style-name="P249"><text:span text:style-name="T250">□ 15<text:s/></text:span><text:span text:style-name="T251">服務業人員</text:span><text:span text:style-name="T252"><text:s/>Service worker</text:span></text:p>
            <text:p text:style-name="P253"><text:span text:style-name="T254">□ 16<text:s/></text:span><text:span text:style-name="T255">技術人員</text:span><text:span text:style-name="T256"><text:s/>Technical Staff<text:s/></text:span></text:p>
            <text:p text:style-name="P257"><text:span text:style-name="T258">□ 17<text:s/></text:span><text:span text:style-name="T259">領隊或其他旅遊業從業人員</text:span></text:p>
            <text:p text:style-name="P260"><text:span text:style-name="T261">Tour guide or Related staff</text:span></text:p>
            <text:p text:style-name="P262"><text:span text:style-name="T263">□ 18<text:s/></text:span><text:span text:style-name="T264">外勞</text:span><text:span text:style-name="T265">/</text:span><text:span text:style-name="T266">看護</text:span><text:span text:style-name="T267"><text:s/>Labor / Nursing</text:span></text:p>
            <text:p text:style-name="P268"/>
          </table:table-cell>
          <table:covered-table-cell/>
          <table:covered-table-cell/>
        </table:table-row>
        <table:table-row table:style-name="TableRow269">
          <table:table-cell table:style-name="TableCell270">
            <text:p text:style-name="P271"><text:span text:style-name="T272">電子郵件</text:span></text:p>
            <text:p text:style-name="P273"><text:span text:style-name="T274">E-mail</text:span></text:p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3">
            <text:p text:style-name="P278"><text:span text:style-name="T279">聯絡電話</text:span></text:p>
            <text:p text:style-name="P280"><text:span text:style-name="T281">(Cell) Phone</text:span></text:p>
          </table:table-cell>
          <table:covered-table-cell/>
          <table:covered-table-cell/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<text:span text:style-name="T287">通訊地址</text:span></text:p>
            <text:p text:style-name="P288"><text:span text:style-name="T289">Mailing<text:s/></text:span><text:span text:style-name="T290">Address</text:span></text:p>
          </table:table-cell>
          <table:table-cell table:style-name="TableCell291" table:number-columns-spanned="8">
            <text:p text:style-name="P292"><text:span text:style-name="T293">郵遞區號</text:span><text:span text:style-name="T294"><text:s/></text:span><text:span text:style-name="T295">Zip Code<text:s/></text:span><text:span text:style-name="T296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<text:span text:style-name="T300">領獎學金類型</text:span></text:p>
            <text:p text:style-name="P301"><text:span text:style-name="T302">Scholarships</text:span></text:p>
          </table:table-cell>
          <table:table-cell table:style-name="TableCell303" table:number-columns-spanned="8">
            <text:p text:style-name="P304"><text:span text:style-name="T305">□ 1<text:s/></text:span><text:span text:style-name="T306">無</text:span><text:span text:style-name="T307"><text:s/>None <text:s text:c="32"/>□ 3</text:span><text:span text:style-name="T308">華語文獎學金</text:span><text:span text:style-name="T309"><text:s/>Huayu Enrichment Scholarship</text:span></text:p>
            <text:p text:style-name="P310"><text:span text:style-name="T311">□ 2<text:s/></text:span><text:span text:style-name="T312">台灣獎學金</text:span><text:span text:style-name="T313"><text:s/>Taiwan Scholarshi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2">
            <text:p text:style-name="P316"><text:span text:style-name="T317">教育程度</text:span></text:p>
            <text:p text:style-name="P318"><text:span text:style-name="T319">Education Level</text:span></text:p>
          </table:table-cell>
          <table:covered-table-cell/>
          <table:table-cell table:style-name="TableCell320" table:number-columns-spanned="2">
            <text:p text:style-name="P321"><text:span text:style-name="T322">□ 1<text:s/></text:span><text:span text:style-name="T323">小學</text:span><text:span text:style-name="T324"><text:s/></text:span><text:span text:style-name="T325">Elementary<text:s/></text:span></text:p>
            <text:p text:style-name="P326"><text:span text:style-name="T327">□<text:s/></text:span><text:span text:style-name="T328">2</text:span><text:span text:style-name="T329"><text:s/></text:span><text:span text:style-name="T330">國中</text:span><text:span text:style-name="T331"><text:s/></text:span><text:span text:style-name="T332">Middle school grades<text:s/></text:span></text:p>
            <text:p text:style-name="P333"><text:span text:style-name="T334">□ 3<text:s/></text:span><text:span text:style-name="T335">高中職</text:span><text:span text:style-name="T336"><text:s/></text:span><text:span text:style-name="T337">High school grades</text:span></text:p>
          </table:table-cell>
          <table:covered-table-cell/>
          <table:table-cell table:style-name="TableCell338" table:number-columns-spanned="5">
            <text:p text:style-name="P339"><text:span text:style-name="T340">□ 4<text:s/></text:span><text:span text:style-name="T341">大學</text:span><text:span text:style-name="T342"><text:s/></text:span><text:span text:style-name="T343">University grades</text:span></text:p>
            <text:p text:style-name="P344"><text:span text:style-name="T345">□<text:s/></text:span><text:span text:style-name="T346">5</text:span><text:span text:style-name="T347"><text:s/></text:span><text:span text:style-name="T348">碩士</text:span><text:span text:style-name="T349"><text:s/></text:span><text:span text:style-name="T350">Master</text:span></text:p>
            <text:p text:style-name="P351"><text:span text:style-name="T352">□<text:s/></text:span><text:span text:style-name="T353">6</text:span><text:span text:style-name="T354"><text:s/></text:span><text:span text:style-name="T355">博士</text:span><text:span text:style-name="T356"><text:s/></text:span><text:span text:style-name="T357">PhD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 table:number-columns-spanned="9">
            <text:p text:style-name="P360"><text:bookmark-start text:name="_Toc99163635"/><text:bookmark-start text:name="_Toc98647938"/><text:bookmark-start text:name="_Toc98640061"/><text:bookmark-start text:name="_Toc97956990"/><text:bookmark-start text:name="_Toc97956404"/><text:span text:style-name="T361">考生學習資料調查</text:span><text:bookmark-end text:name="_Toc99163635"/><text:bookmark-end text:name="_Toc98647938"/><text:bookmark-end text:name="_Toc98640061"/><text:bookmark-end text:name="_Toc97956990"/><text:bookmark-end text:name="_Toc97956404"/><text:span text:style-name="T362"><text:s text:c="2"/></text:span><text:span text:style-name="T363">Survey of Test Taker’s Language Backgrou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9">
            <text:p text:style-name="P366"><text:span text:style-name="T367">一、你在你的國家學過中文嗎？</text:span><text:span text:style-name="T368">Have you ever studied or learnt Chinese in your native country?</text:span><text:span text:style-name="T369"><text:line-break/><text:s text:c="4"/></text:span><text:span text:style-name="T370">□是</text:span><text:span text:style-name="T371">Yes</text:span><text:span text:style-name="T372">    </text:span><text:span text:style-name="T373">□</text:span><text:span text:style-name="T374"> </text:span><text:span text:style-name="T375">否</text:span><text:span text:style-name="T376">No</text:span></text:p>
            <text:p text:style-name="P377"><text:span text:style-name="T378">二、你在你的國家每周上中文課的時數？</text:span><text:span text:style-name="T379"> </text:span><text:span text:style-name="T380">How many instruction hours did you receive every week in your native country?</text:span></text:p>
            <text:p text:style-name="P381"><text:span text:style-name="T382">平均每週</text:span><text:span text:style-name="T383">every week</text:span><text:span text:style-name="T384">      </text:span><text:span text:style-name="T385">小時</text:span><text:span text:style-name="T386">hours total</text:span></text:p>
            <text:p text:style-name="P387"><text:span text:style-name="T388">三、你</text:span><text:span text:style-name="T389">在你的國</text:span><text:span text:style-name="T390">家學了多久的中文？</text:span><text:span text:style-name="T391">How long have you been studying Chinese in your native country?</text:span><text:span text:style-name="T392"><text:line-break/></text:span><text:span text:style-name="T393">      </text:span><text:span text:style-name="T394">個月</text:span><text:span text:style-name="T395">months</text:span></text:p>
            <text:p text:style-name="P396"><text:span text:style-name="T397">四、你現在正在學習的教材</text:span><text:span text:style-name="T398">？</text:span><text:span text:style-name="T399">  </text:span><text:span text:style-name="T400">Which series of textbook are you using right now for your Chinese learning</text:span><text:span text:style-name="T401">?</text:span></text:p>
            <text:p text:style-name="P402"><text:span text:style-name="T403"><text:s text:c="5"/></text:span><text:span text:style-name="T404">                                                                                               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405">以上所填均為屬實，本人報名後，願依規定，不要求退費、延期保留或更改場次。Applicants are required to confirm information provided above is correct. After paying the test fee, applicants are not allowed to request refund, ask for extension or reschedule the test.</text:p>
        </text:list-item>
        <text:list-item>
          <text:p text:style-name="P406"><draw:frame draw:z-index="3" draw:style-name="a1" draw:name="影像1" text:anchor-type="paragraph" svg:x="0in" svg:y="0in" svg:width="1.04653in" svg:height="1.04653in" style:rel-width="scale" style:rel-height="scale"><draw:image xlink:href="media/image2.jpeg" xlink:type="simple" xlink:show="embed" xlink:actuate="onLoad"/><svg:title/><svg:desc>C:\Users\S003\AppData\Local\Microsoft\Windows\INetCache\Content.Word\qr.ioi.tw.jpeg</svg:desc></draw:frame><text:span text:style-name="T407">考生之法定代理人</text:span><text:span text:style-name="T408">已掃描右側二維碼並閱讀</text:span><text:span text:style-name="T409">個資蒐集告知聲明</text:span><text:span text:style-name="T410">，瞭解且接受本會依所載內容蒐集、處理、利用個人資料。</text:span><text:span text:style-name="T411">Test taker’s legal custodian have scanned the QR code on the right, read and understood the</text:span><text:span text:style-name="T412"><text:s/>Notice on Personal Data Collection</text:span><text:span text:style-name="T413">, and agreed that SCTOP may collect, process and use my personal information for the purposes of collection prescribed above.</text:span><text:s/></text:p>
        </text:list-item>
      </text:list>
      <text:soft-page-break/>
      <text:p text:style-name="P414"><text:span text:style-name="T415">考生簽名</text:span><text:span text:style-name="T416">Signature</text:span><text:span text:style-name="T417">：</text:span><text:span text:style-name="T418"><text:s text:c="30"/></text:span><text:span text:style-name="T419"><text:s text:c="2"/></text:span><text:span text:style-name="T420">日期</text:span><text:span text:style-name="T421">Date</text:span><text:span text:style-name="T422">：</text:span><text:span text:style-name="T423"><text:s text:c="2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roman" svg:panose-1="2 11 2 0 0 0 0 0 0 0"/>
    <style:font-face style:name="Arial" svg:font-family="Arial" style:font-family-generic="swiss" style:font-pitch="variable" svg:panose-1="2 11 6 4 2 2 2 2 2 4"/>
    <style:font-face style:name="華康粗明體" svg:font-family="華康粗明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DFKai-SB" svg:font-family="DFKai-SB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PMingLiU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Standaard" style:display-name="Standaard" style:family="paragraph">
      <style:paragraph-properties fo:widows="0" fo:orphans="0"/>
      <style:text-properties fo:hyphenate="false"/>
    </style:style>
    <style:style style:name="Standaardalinea-lettertype" style:display-name="Standaardalinea-lettertype" style:family="text"/>
    <style:style style:name="頁首字元" style:display-name="頁首 字元" style:family="text" style:parent-style-name="Standaardalinea-lettertype">
      <style:text-properties fo:font-size="10pt" style:font-size-asian="10pt" style:font-size-complex="10pt"/>
    </style:style>
    <style:style style:name="頁尾字元" style:display-name="頁尾 字元" style:family="text" style:parent-style-name="Standaardalinea-lettertype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Standaardalinea-lettertype">
      <style:text-properties style:font-name="Cambria" style:font-name-asian="PMingLiU" style:font-name-complex="Cambria" fo:font-size="9pt" style:font-size-asian="9pt" style:font-size-complex="9pt"/>
    </style:style>
    <style:style style:name="標題" style:display-name="標題" style:family="paragraph" style:parent-style-name="Standaard" style:next-style-name="Plattetekst">
      <style:paragraph-properties fo:keep-with-next="always" fo:margin-top="0.1666in" fo:margin-bottom="0.0833in"/>
      <style:text-properties style:font-name="Liberation Sans" style:font-name-asian="Noto Sans TC" style:font-name-complex="Arial" fo:font-size="14pt" style:font-size-asian="14pt" style:font-size-complex="14pt" fo:hyphenate="false"/>
    </style:style>
    <style:style style:name="Plattetekst" style:display-name="Platte tekst" style:family="paragraph" style:parent-style-name="Standaard">
      <style:paragraph-properties fo:margin-bottom="0.0972in" fo:line-height="115%"/>
      <style:text-properties fo:hyphenate="false"/>
    </style:style>
    <style:style style:name="Lijst" style:display-name="Lijst" style:family="paragraph" style:parent-style-name="Plattetekst">
      <style:text-properties style:font-name-complex="Arial" fo:hyphenate="false"/>
    </style:style>
    <style:style style:name="Bijschrift" style:display-name="Bijschrift" style:family="paragraph" style:parent-style-name="Standa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Standaard">
      <style:paragraph-properties text:number-lines="false"/>
      <style:text-properties style:font-name-complex="Arial" fo:hyphenate="false"/>
    </style:style>
    <style:style style:name="頁首與頁尾" style:display-name="頁首與頁尾" style:family="paragraph" style:parent-style-name="Standaard">
      <style:text-properties fo:hyphenate="false"/>
    </style:style>
    <style:style style:name="Koptekst" style:display-name="Koptekst" style:family="paragraph" style:parent-style-name="Standa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Voettekst" style:display-name="Voettekst" style:family="paragraph" style:parent-style-name="Standa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Ballontekst" style:display-name="Ballontekst" style:family="paragraph" style:parent-style-name="Standaard">
      <style:text-properties style:font-name="Cambria" style:font-name-asian="PMingLiU" style:font-name-complex="Cambria" fo:font-size="9pt" style:font-size-asian="9pt" style:font-size-complex="9pt" fo:hyphenate="false"/>
    </style:style>
    <style:style style:name="Normaalweb" style:display-name="Normaal (web)" style:family="paragraph" style:parent-style-name="Standaard">
      <style:paragraph-properties fo:widows="2" fo:orphans="2" style:vertical-align="baseline"/>
      <style:text-properties style:font-name="Times New Roman" style:font-name-asian="華康粗明體" style:font-name-complex="Times New Roman" style:letter-kerning="false" style:font-size-complex="12pt" fo:hyphenate="false"/>
    </style:style>
    <style:style style:name="Lijstalinea" style:display-name="Lijstalinea" style:family="paragraph" style:parent-style-name="Standaard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complex="Wingdings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1965in" fo:margin-left="0.5in" fo:margin-bottom="0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5in"/>
      </style:footer-style>
    </style:page-layout>
    <style:style style:name="P2" style:parent-style-name="Koptekst" style:family="paragraph">
      <style:paragraph-properties fo:text-align="end"/>
    </style:style>
    <style:style style:name="T3" style:parent-style-name="Standaardalinea-lettertype" style:family="text">
      <style:text-properties style:font-name="DFKai-SB" style:font-name-asian="DFKai-SB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<text:span text:style-name="T3">國家華語測驗推動工作委員會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T-8201</meta:initial-creator>
    <dc:creator>Kelly Van de Paer</dc:creator>
    <meta:creation-date>2026-09-11T08:10:00Z</meta:creation-date>
    <dc:date>2026-09-11T08:10:00Z</dc:date>
    <meta:print-date>2018-12-20T02:35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25" meta:character-count="2758" meta:row-count="19" meta:non-whitespace-character-count="2338"/>
  </office:meta>
</office:document-meta>
</file>